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8A00000D939D86512CF4D81D47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Εικόνα1" text:anchor-type="paragraph" svg:width="15.57cm" svg:height="23.264cm" draw:z-index="0" draw:transform="translate (-7.785cm -11.632cm) rotate (1.5707963267949) translate (7.785cm 11.632cm)"><draw:image xlink:href="Pictures/100000000000098A00000D939D86512CF4D81D47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l" fo:country="GR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l" fo:country="GR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1-09T11:09:34.138000000</meta:creation-date>
    <dc:date>2020-01-09T11:11:15.305000000</dc:date>
    <meta:editing-duration>PT1M41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3.1.2$Windows_X86_64 LibreOffice_project/b79626edf0065ac373bd1df5c28bd630b4424273</meta:generator>
  </office:meta>
</office:document-meta>
</file>